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charset="x-symbol"/>
    <style:font-face style:name="Sitka Heading Semibold" svg:font-family="'Sitka Heading Semibold'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Sitka Heading Semibold" fo:font-size="23pt" fo:font-style="italic" officeooo:rsid="00010873" officeooo:paragraph-rsid="0006f596" style:font-size-asian="23pt" style:font-style-asian="italic" style:font-size-complex="23pt"/>
    </style:style>
    <style:style style:name="P2" style:family="paragraph" style:parent-style-name="Standard">
      <style:paragraph-properties fo:text-align="center" style:justify-single-word="false"/>
      <style:text-properties style:font-name="Sitka Heading Semibold" fo:font-size="23pt" fo:font-style="italic" officeooo:rsid="000ce2c8" officeooo:paragraph-rsid="000ce2c8" style:font-size-asian="23pt" style:font-style-asian="italic" style:font-size-complex="23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2pt" fo:font-style="italic" officeooo:rsid="00010873" officeooo:paragraph-rsid="0006f596" style:font-size-asian="10.5pt" style:font-style-asian="italic" style:font-size-complex="12pt"/>
    </style:style>
    <style:style style:name="P4" style:family="paragraph" style:parent-style-name="Standard">
      <style:text-properties style:font-name="Times New Roman" officeooo:paragraph-rsid="0006f596"/>
    </style:style>
    <style:style style:name="P5" style:family="paragraph" style:parent-style-name="Standard" style:list-style-name="WW8Num1">
      <style:paragraph-properties fo:margin-left="0.635cm" fo:margin-right="0cm" fo:text-align="left" style:justify-single-word="false" fo:text-indent="-0.318cm" style:auto-text-indent="false"/>
      <style:text-properties style:font-name="Times New Roman" fo:font-size="12pt" fo:font-style="normal" officeooo:rsid="00010873" officeooo:paragraph-rsid="0006f596" style:font-size-asian="10.5pt" style:font-style-asian="normal" style:font-size-complex="12pt" style:font-style-complex="normal"/>
    </style:style>
    <style:style style:name="P6" style:family="paragraph" style:parent-style-name="Standard">
      <style:paragraph-properties fo:margin-left="0cm" fo:margin-right="0cm" fo:text-align="left" style:justify-single-word="false" fo:text-indent="0cm" style:auto-text-indent="false"/>
      <style:text-properties style:font-name="Times New Roman" fo:font-size="12pt" fo:font-style="normal" officeooo:rsid="00010873" officeooo:paragraph-rsid="0006f596" style:font-size-asian="10.5pt" style:font-style-asian="normal" style:font-size-complex="12pt" style:font-style-complex="normal"/>
    </style:style>
    <style:style style:name="P7" style:family="paragraph" style:parent-style-name="Standard">
      <style:text-properties style:font-name="Times New Roman" fo:font-weight="bold" officeooo:paragraph-rsid="0006f596" style:font-weight-asian="bold"/>
    </style:style>
    <style:style style:name="P8" style:family="paragraph" style:parent-style-name="Standard" style:list-style-name="WW8Num1">
      <style:paragraph-properties fo:margin-left="0.635cm" fo:margin-right="0cm" fo:text-indent="-0.318cm" style:auto-text-indent="false"/>
      <style:text-properties style:font-name="Times New Roman" officeooo:paragraph-rsid="0006f596"/>
    </style:style>
    <style:style style:name="P9" style:family="paragraph" style:parent-style-name="Standard" style:list-style-name="WW8Num1">
      <style:paragraph-properties fo:margin-left="0.635cm" fo:margin-right="0cm" fo:text-indent="-0.318cm" style:auto-text-indent="false"/>
      <style:text-properties officeooo:paragraph-rsid="0006f596"/>
    </style:style>
    <style:style style:name="P10" style:family="paragraph" style:parent-style-name="Standard" style:list-style-name="WW8Num1">
      <style:paragraph-properties fo:margin-left="0.635cm" fo:margin-right="0cm" fo:text-indent="-0.318cm" style:auto-text-indent="false"/>
      <style:text-properties style:font-name="Times New Roman" fo:font-weight="bold" officeooo:paragraph-rsid="0006f596" style:font-weight-asian="bold" style:font-weight-complex="bold"/>
    </style:style>
    <style:style style:name="P11" style:family="paragraph" style:parent-style-name="Standard">
      <style:paragraph-properties fo:margin-left="0.318cm" fo:margin-right="0cm" fo:text-indent="0.318cm" style:auto-text-indent="false"/>
      <style:text-properties style:font-name="Times New Roman" officeooo:paragraph-rsid="0006f596"/>
    </style:style>
    <style:style style:name="P12" style:family="paragraph" style:parent-style-name="Standard">
      <style:text-properties fo:color="#000000" loext:opacity="100%" style:font-name="Times New Roman" fo:font-weight="bold" officeooo:paragraph-rsid="0006f596" style:font-weight-asian="bold"/>
    </style:style>
    <style:style style:name="P13" style:family="paragraph" style:parent-style-name="Standard" style:list-style-name="WW8Num1">
      <style:paragraph-properties fo:margin-left="0.635cm" fo:margin-right="0cm" fo:text-indent="-0.318cm" style:auto-text-indent="false"/>
      <style:text-properties fo:color="#000000" loext:opacity="100%" style:font-name="Times New Roman" officeooo:paragraph-rsid="0006f596"/>
    </style:style>
    <style:style style:name="P14" style:family="paragraph" style:parent-style-name="Standard" style:list-style-name="WW8Num1">
      <style:paragraph-properties fo:margin-left="0.635cm" fo:margin-right="0cm" fo:text-indent="-0.318cm" style:auto-text-indent="false"/>
      <style:text-properties fo:color="#000000" loext:opacity="100%" style:font-name="Times New Roman" officeooo:rsid="00153850" officeooo:paragraph-rsid="00153850"/>
    </style:style>
    <style:style style:name="P15" style:family="paragraph" style:parent-style-name="Standard">
      <style:text-properties fo:color="#ff0000" loext:opacity="100%" style:font-name="Times New Roman" officeooo:paragraph-rsid="0006f596"/>
    </style:style>
    <style:style style:name="P16" style:family="paragraph" style:parent-style-name="Standard">
      <style:paragraph-properties fo:margin-left="0.635cm" fo:margin-right="0cm" fo:text-indent="-0.318cm" style:auto-text-indent="false"/>
      <style:text-properties officeooo:paragraph-rsid="0006f596"/>
    </style:style>
    <style:style style:name="T1" style:family="text">
      <style:text-properties officeooo:rsid="00108e12"/>
    </style:style>
    <style:style style:name="T2" style:family="text">
      <style:text-properties officeooo:rsid="00153850"/>
    </style:style>
    <style:style style:name="T3" style:family="text">
      <style:text-properties fo:font-weight="bold" style:font-weight-asian="bold"/>
    </style:style>
    <style:style style:name="T4" style:family="text">
      <style:text-properties officeooo:rsid="00124615"/>
    </style:style>
    <style:style style:name="T5" style:family="text">
      <style:text-properties style:font-name="Times New Roman"/>
    </style:style>
    <style:style style:name="T6" style:family="text">
      <style:text-properties style:font-name="Times New Roman" officeooo:rsid="00108e12"/>
    </style:style>
    <style:style style:name="T7" style:family="text">
      <style:text-properties style:font-name="Times New Roman" officeooo:rsid="00153850"/>
    </style:style>
    <style:style style:name="T8" style:family="text">
      <style:text-properties style:font-name="Times New Roman" officeooo:rsid="00124615"/>
    </style:style>
    <style:style style:name="T9" style:family="text">
      <style:text-properties officeooo:rsid="00079c5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I</text:span><text:span text:style-name="T2">V</text:span> RUDZKIE DRUŻYNOWE MISTRZOSTWA SZACHOWE DZIECI I MŁODZIEŻY</text:p>
      <text:p text:style-name="P2">SZKÓŁ PODSTAWOWYCH</text:p>
      <text:p text:style-name="P3"/>
      <text:p text:style-name="P4"><text:span text:style-name="T3">ORGANIZATOR:</text:span></text:p>
      <text:list text:style-name="WW8Num1">
        <text:list-item>
          <text:p text:style-name="P5">Dom Kultury w Rudzie Śląskiej – Bielszowicach.</text:p>
        </text:list-item>
      </text:list>
      <text:p text:style-name="P6"/>
      <text:p text:style-name="P7">TERMIN I MIEJSCE ROZGRYWEK:</text:p>
      <text:list text:continue-numbering="true" text:style-name="WW8Num1">
        <text:list-item>
          <text:p text:style-name="P8">Piątek, <text:span text:style-name="T4">2</text:span><text:span text:style-name="T2">2</text:span>.<text:span text:style-name="T4">09</text:span>.202<text:span text:style-name="T2">6</text:span> o godzinie 10.00.</text:p>
        </text:list-item>
        <text:list-item>
          <text:p text:style-name="P5">Ruda Śląska ul. Kokota 170 – Dom Kultury Bielszowice.</text:p>
        </text:list-item>
      </text:list>
      <text:p text:style-name="P6"/>
      <text:p text:style-name="P7">CEL ZAWODÓW:</text:p>
      <text:list text:continue-numbering="true" text:style-name="WW8Num1">
        <text:list-item>
          <text:p text:style-name="P8">Popularyzacja królewskiej gry wśród szkół podstawowych w Rudzie Śląskiej.</text:p>
        </text:list-item>
        <text:list-item>
          <text:p text:style-name="P8">Wyłonienie czołowych drużyn i najlepszych uczniów z Rudy Śląskiej.</text:p>
        </text:list-item>
      </text:list>
      <text:p text:style-name="P7"/>
      <text:p text:style-name="P7">SYSTEM ROZGRYWEK:</text:p>
      <text:list text:continue-numbering="true" text:style-name="WW8Num1">
        <text:list-item>
          <text:p text:style-name="P8">System szwajcarski na dystansie 6 rund.</text:p>
        </text:list-item>
        <text:list-item>
          <text:p text:style-name="P8">Tempo gry po 10 minut na partię dla zawodnika.</text:p>
        </text:list-item>
        <text:list-item>
          <text:p text:style-name="P5">Obowiązują aktualne przepisy gry FIDE i PZSzach.</text:p>
        </text:list-item>
      </text:list>
      <text:p text:style-name="P6"/>
      <text:p text:style-name="P7">WARUNKI UCZESTNICTWA:</text:p>
      <text:list text:continue-numbering="true" text:style-name="WW8Num1">
        <text:list-item>
          <text:p text:style-name="P9"><text:span text:style-name="T5">Zgłoszenia przez szkołę do </text:span><text:span text:style-name="T6">1</text:span><text:span text:style-name="T7">8</text:span><text:span text:style-name="T5">.</text:span><text:span text:style-name="T8">09.</text:span><text:span text:style-name="T5">202</text:span><text:span text:style-name="T7">6</text:span><text:span text:style-name="T5"> na adres mailowy </text:span><text:a xlink:type="simple" xlink:href="mailto:sekcje@dkrsl.pl" text:style-name="Internet_20_link" text:visited-style-name="Visited_20_Internet_20_Link"><text:span text:style-name="Internet_20_link"><text:span text:style-name="T5">sekcje@dkrsl.pl</text:span></text:span></text:a></text:p>
        </text:list-item>
        <text:list-item>
          <text:p text:style-name="P8">Wzór zgłoszenia drużyny przygotowany na drugiej stronie.</text:p>
        </text:list-item>
        <text:list-item>
          <text:p text:style-name="P8">Udział w rozgrywkach szachowych jest całkowicie bezpłatny.</text:p>
        </text:list-item>
      </text:list>
      <text:p text:style-name="P4"/>
      <text:p text:style-name="P7">SZCZEGÓŁOWY HARMONOGRAM ZAWODÓW:</text:p>
      <text:list text:continue-numbering="true" text:style-name="WW8Num1">
        <text:list-item>
          <text:p text:style-name="P8">Potwierdzenie zgłoszenia przez opiekuna od 9.15 do 9.45</text:p>
        </text:list-item>
        <text:list-item>
          <text:p text:style-name="P8">Oficjalne rozpoczęcie rozgrywek szachowych o 10.00</text:p>
        </text:list-item>
        <text:list-item>
          <text:p text:style-name="P8">Zakończenie zawodów i wręczenie statuetek około 13.00</text:p>
        </text:list-item>
      </text:list>
      <text:p text:style-name="P4"/>
      <text:p text:style-name="P7">ZASADY <text:span text:style-name="T9">MISTRZOSTW</text:span>:</text:p>
      <text:list text:continue-numbering="true" text:style-name="WW8Num1">
        <text:list-item>
          <text:p text:style-name="P8">Uczestnicy to uczniowie reprezentujący szkoły podstawowe w Rudzie Śląskiej.</text:p>
        </text:list-item>
        <text:list-item>
          <text:p text:style-name="P10">Zawody podzielone są na grupy młodsze (klasy I-IV) i grupy starsze (klasy V-VIII).</text:p>
        </text:list-item>
        <text:list-item>
          <text:p text:style-name="P8">Szkoła wystawia reprezentację (drużynę) młodszą i starszą w 3-osobowym składzie.</text:p>
        </text:list-item>
        <text:list-item>
          <text:p text:style-name="P8">Drużyna może składać się z 3 chłopców, 3 dziewczyn lub skład mieszany.</text:p>
        </text:list-item>
        <text:list-item>
          <text:p text:style-name="P8">Szkoła ma prawo zgłoszenia maksymalnie dwóch najlepszych drużyn: </text:p>
        </text:list-item>
      </text:list>
      <text:p text:style-name="P11">czyli jednej drużyny młodszej (kl. I-IV) oraz jednej starszej (kl. V-VIII)</text:p>
      <text:list text:continue-numbering="true" text:style-name="WW8Num1">
        <text:list-item>
          <text:p text:style-name="P8">Szkoła może również zgłosić tylko jedną drużynę: młodszą lub starszą.</text:p>
        </text:list-item>
      </text:list>
      <text:p text:style-name="P4"/>
      <text:p text:style-name="P12">WYRÓŻNIENIA:</text:p>
      <text:list text:continue-numbering="true" text:style-name="WW8Num1">
        <text:list-item>
          <text:p text:style-name="P13">Statuetki , <text:span text:style-name="T2">medale i</text:span> dyplomy <text:s/>dla zwycięskich szkół.</text:p>
        </text:list-item>
        <text:list-item>
          <text:p text:style-name="P14">Słodki poczęstunek dla wszystkich uczestników.</text:p>
        </text:list-item>
      </text:list>
      <text:p text:style-name="P15"/>
      <text:p text:style-name="P7">UWAGI KOŃCOWE:</text:p>
      <text:list text:continue-numbering="true" text:style-name="WW8Num1">
        <text:list-item>
          <text:p text:style-name="P8">Za punktualne przybycie i opiekę podczas rozgrywek odpowiadają opiekunowie.</text:p>
        </text:list-item>
        <text:list-item>
          <text:p text:style-name="P8">Organizator zapewnia szachy oraz zegary wszystkim uczestnikom rozgrywek.</text:p>
        </text:list-item>
        <text:list-item>
          <text:p text:style-name="P8">Organizator zastrzega sobie prawo do ostatecznej interpretacji regulaminu.</text:p>
        </text:list-item>
      </text:list>
      <text:p text:style-name="P16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charset="x-symbol"/>
    <style:font-face style:name="Sitka Heading Semibold" svg:font-family="'Sitka Heading Semibold'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Domyślna_20_czcionka_20_akapitu" style:display-name="Domyślna czcionka akapitu" style:family="text"/>
    <style:style style:name="Internet_20_link" style:display-name="Internet link" style:family="text" style:parent-style-name="Domyślna_20_czcionka_20_akapitu">
      <style:text-properties fo:color="#0000ff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8-08T12:24:15.087000000</meta:creation-date>
    <dc:date>2026-08-06T13:59:10.088163200</dc:date>
    <meta:editing-duration>PT23M19S</meta:editing-duration>
    <meta:editing-cycles>10</meta:editing-cycles>
    <meta:generator>LibreOffice/26.2.5.1$Windows_X86_64 LibreOffice_project/997786b8bfe5fadf793c1218fed3f515ec806f1b</meta:generator>
    <meta:print-date>2023-08-08T12:39:26.076000000</meta:print-date>
    <meta:document-statistic meta:table-count="0" meta:image-count="0" meta:object-count="0" meta:page-count="2" meta:paragraph-count="37" meta:word-count="268" meta:character-count="1851" meta:non-whitespace-character-count="1641"/>
  </office:meta>
</office:document-meta>
</file>